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e2229569202f291f3395230ca02043d0.png"/>
  <manifest:file-entry manifest:media-type="image/png" manifest:full-path="Pictures/ca6135e10e3fb346f6f777401c60c5b4.png"/>
  <manifest:file-entry manifest:media-type="image/png" manifest:full-path="Pictures/6f162650e867fc823dc8b95d65e28b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gps"/>GPS<text:bookmark-end text:name="gps"/></text:h>
      <text:h text:style-name="Heading_20_2" text:outline-level="2"><text:bookmark-start text:name="gps-spiele"/>GPS-Spiele<text:bookmark-end text:name="gps-spiele"/></text:h>
      <text:p text:style-name="Text_20_body"> <draw:frame draw:style-name="media" draw:name="" text:anchor-type="as-char" draw:z-index="0" svg:width="1.05833333333cm" svg:height="1.5875cm"><draw:image xlink:href="Pictures/e2229569202f291f3395230ca02043d0.png" xlink:type="simple" xlink:show="embed" xlink:actuate="onLoad"/></draw:frame><text:a xlink:type="simple" xlink:href="http://www.spiegel.de/netzwelt/spielzeug/0,1518,618064,00.html">GPS-Verfolgungsjagd</text:a></text:p>
      <text:p text:style-name="Text_20_body"><draw:frame draw:style-name="media" draw:name="" text:anchor-type="as-char" draw:z-index="0" svg:width="1.05833333333cm" svg:height="1.5875cm"><draw:image xlink:href="Pictures/ca6135e10e3fb346f6f777401c60c5b4.png" xlink:type="simple" xlink:show="embed" xlink:actuate="onLoad"/></draw:frame><text:a xlink:type="simple" xlink:href="http://www.spiegel.de/reise/fernweh/0,1518,611156,00.html">GPS-Schnitzeljagd</text:a></text:p>
      <text:p text:style-name="Text_20_body"><draw:frame draw:style-name="media" draw:name="" text:anchor-type="as-char" draw:z-index="0" svg:width="1.05833333333cm" svg:height="1.5875cm"><draw:image xlink:href="Pictures/6f162650e867fc823dc8b95d65e28bcf.png" xlink:type="simple" xlink:show="embed" xlink:actuate="onLoad"/></draw:frame><text:a xlink:type="simple" xlink:href="http://www.spiegel.de/reise/europa/0,1518,575985,00.html">GPS-Schnitzeljagd</text:a></text:p>
      <text:h text:style-name="Heading_20_2" text:outline-level="2"><text:bookmark-start text:name="gps-buecher"/>GPS-Bücher<text:bookmark-end text:name="gps-buecher"/></text:h>
      <text:p text:style-name="Text_20_body"> Der Führer gibt den Überblick über das Angebot. Welche aktuellen GPS-Geräte eignen sich für Tourenradler, Mountainbiker oder Rennradler? Welche digitalen Karten bieten die meisten Möglichkeiten? Welche Internet-Portale haben die besten Touren?</text:p>
      <text:p text:style-name="Text_20_body"> Dieses praktische Handbuch erklärt übersichtlich und verständlich die Grundlagen, die wichtigsten Funktionen und Anwendungsmöglichkeiten. Die Erläuterung der Tourenplanung - auch am PC -, das Gerätekapitel, ein Glossar und weiterführende Adressen machen den Einstieg leicht und bieten alle neuen Entwicklungen für den Prof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